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80000000A760651ADAC8FC895E.png" manifest:media-type="image/png"/>
  <manifest:file-entry manifest:full-path="Pictures/100002010000003B00000043070B3CE7EFA03DA1.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Tablica1" style:family="table">
      <style:table-properties style:width="15.984cm" fo:margin-left="0cm" table:align="left"/>
    </style:style>
    <style:style style:name="Tablica1.A" style:family="table-column">
      <style:table-column-properties style:column-width="15.984cm"/>
    </style:style>
    <style:style style:name="Tablica1.A1" style:family="table-cell">
      <style:table-cell-properties fo:padding-left="0.191cm" fo:padding-right="0.191cm" fo:padding-top="0cm" fo:padding-bottom="0cm" fo:border="0.5pt solid #000000" style:writing-mode="lr-tb"/>
    </style:style>
    <style:style style:name="P1" style:family="paragraph" style:parent-style-name="Normal">
      <style:paragraph-properties fo:margin-top="0cm" fo:margin-bottom="0cm" loext:contextual-spacing="false" style:line-height-at-least="0.423cm"/>
      <style:text-properties style:font-name="Times New Roman" style:letter-kerning="false" style:font-name-asian="Times New Roman" style:language-asian="hr" style:country-asian="HR" style:font-style-complex="italic"/>
    </style:style>
    <style:style style:name="P2" style:family="paragraph" style:parent-style-name="Normal">
      <style:paragraph-properties fo:margin-top="0cm" fo:margin-bottom="0cm" loext:contextual-spacing="false" style:line-height-at-least="0.423cm"/>
    </style:style>
    <style:style style:name="P3" style:family="paragraph" style:parent-style-name="Normal">
      <style:paragraph-properties fo:margin-top="0cm" fo:margin-bottom="0cm" loext:contextual-spacing="false" fo:line-height="100%"/>
    </style:style>
    <style:style style:name="P4" style:family="paragraph" style:parent-style-name="Normal">
      <style:paragraph-properties fo:margin-left="0cm" fo:margin-right="0cm" fo:margin-top="0cm" fo:margin-bottom="0cm" loext:contextual-spacing="false" style:line-height-at-least="0.423cm" fo:text-indent="1.249cm" style:auto-text-indent="false"/>
      <style:text-properties style:font-name="Times New Roman" style:letter-kerning="false" style:font-name-asian="Times New Roman" style:language-asian="hr" style:country-asian="HR" style:font-style-complex="italic"/>
    </style:style>
    <style:style style:name="P5" style:family="paragraph" style:parent-style-name="Normal">
      <style:paragraph-properties fo:margin-left="0cm" fo:margin-right="0cm" fo:margin-top="0cm" fo:margin-bottom="0cm" loext:contextual-spacing="false" style:line-height-at-least="0.423cm" fo:text-indent="1.249cm" style:auto-text-indent="false"/>
    </style:style>
    <style:style style:name="P6" style:family="paragraph" style:parent-style-name="Bez_20_proreda">
      <style:text-properties style:font-name="Times New Roman"/>
    </style:style>
    <style:style style:name="P7" style:family="paragraph" style:parent-style-name="Bez_20_proreda">
      <style:paragraph-properties fo:text-align="justify" style:justify-single-word="false"/>
      <style:text-properties style:font-name="Times New Roman"/>
    </style:style>
    <style:style style:name="P8" style:family="paragraph" style:parent-style-name="Bez_20_proreda">
      <style:paragraph-properties fo:text-align="justify" style:justify-single-word="false"/>
      <style:text-properties style:font-name="Times New Roman" officeooo:paragraph-rsid="001aa677"/>
    </style:style>
    <style:style style:name="P9" style:family="paragraph" style:parent-style-name="Bez_20_proreda">
      <style:text-properties style:font-name="Times New Roman" fo:font-weight="bold" style:font-weight-asian="bold" style:font-weight-complex="bold"/>
    </style:style>
    <style:style style:name="P10" style:family="paragraph" style:parent-style-name="Bez_20_proreda">
      <style:paragraph-properties fo:text-align="center" style:justify-single-word="false"/>
      <style:text-properties style:font-name="Times New Roman" fo:font-weight="bold" style:font-weight-asian="bold" style:font-weight-complex="bold"/>
    </style:style>
    <style:style style:name="P11" style:family="paragraph" style:parent-style-name="Bez_20_proreda">
      <style:paragraph-properties fo:text-align="justify" style:justify-single-word="false"/>
      <style:text-properties style:font-name="Times New Roman" fo:font-weight="bold" style:font-weight-asian="bold" style:font-weight-complex="bold"/>
    </style:style>
    <style:style style:name="P12" style:family="paragraph" style:parent-style-name="Bez_20_proreda">
      <style:paragraph-properties fo:text-align="center" style:justify-single-word="false"/>
      <style:text-properties style:font-name="Times New Roman"/>
    </style:style>
    <style:style style:name="P13" style:family="paragraph" style:parent-style-name="Bez_20_proreda">
      <style:text-properties style:font-name="Times New Roman" fo:font-style="italic" style:font-style-asian="italic" style:font-style-complex="italic"/>
    </style:style>
    <style:style style:name="P14" style:family="paragraph" style:parent-style-name="Bez_20_proreda">
      <style:paragraph-properties fo:text-align="end" style:justify-single-word="false"/>
      <style:text-properties style:font-name="Times New Roman"/>
    </style:style>
    <style:style style:name="P15" style:family="paragraph" style:parent-style-name="Bez_20_proreda">
      <style:paragraph-properties fo:text-align="justify" style:justify-single-word="false"/>
    </style:style>
    <style:style style:name="P16" style:family="paragraph" style:parent-style-name="Bez_20_proreda">
      <style:paragraph-properties fo:text-align="justify" style:justify-single-word="false"/>
      <style:text-properties fo:color="#000000" style:font-name="Times New Roman"/>
    </style:style>
    <style:style style:name="P17" style:family="paragraph" style:parent-style-name="Bez_20_proreda">
      <style:paragraph-properties fo:text-align="justify" style:justify-single-word="false"/>
      <style:text-properties fo:color="#000000" style:font-name="Times New Roman" fo:font-weight="bold" style:font-weight-asian="bold" style:font-weight-complex="bold"/>
    </style:style>
    <style:style style:name="P18" style:family="paragraph" style:parent-style-name="Bez_20_proreda">
      <style:paragraph-properties fo:text-align="center" style:justify-single-word="false"/>
    </style:style>
    <style:style style:name="P19" style:family="paragraph" style:parent-style-name="Normal">
      <style:text-properties fo:color="#000000" style:font-name="Times New Roman"/>
    </style:style>
    <style:style style:name="P20" style:family="paragraph" style:parent-style-name="Normal">
      <style:paragraph-properties fo:text-align="justify" style:justify-single-word="false"/>
      <style:text-properties fo:color="#000000" style:font-name="Times New Roman"/>
    </style:style>
    <style:style style:name="P21" style:family="paragraph" style:parent-style-name="Normal">
      <style:paragraph-properties fo:text-align="center" style:justify-single-word="false"/>
      <style:text-properties style:font-name="Times New Roman" fo:font-weight="bold" style:font-weight-asian="bold" style:font-weight-complex="bold"/>
    </style:style>
    <style:style style:name="P22" style:family="paragraph" style:parent-style-name="Bez_20_proreda" style:list-style-name="L1">
      <style:paragraph-properties fo:text-align="justify" style:justify-single-word="false"/>
      <style:text-properties style:font-name="Times New Roman"/>
    </style:style>
    <style:style style:name="P23" style:family="paragraph" style:parent-style-name="Bez_20_proreda" style:list-style-name="L9">
      <style:paragraph-properties fo:text-align="justify" style:justify-single-word="false"/>
      <style:text-properties style:font-name="Times New Roman"/>
    </style:style>
    <style:style style:name="P24" style:family="paragraph" style:parent-style-name="Bez_20_proreda" style:list-style-name="L10">
      <style:text-properties style:font-name="Times New Roman"/>
    </style:style>
    <style:style style:name="P25" style:family="paragraph" style:parent-style-name="Bez_20_proreda" style:list-style-name="L2">
      <style:paragraph-properties fo:text-align="justify" style:justify-single-word="false"/>
      <style:text-properties fo:color="#000000" style:font-name="Times New Roman"/>
    </style:style>
    <style:style style:name="P26" style:family="paragraph" style:parent-style-name="Bez_20_proreda" style:list-style-name="L3">
      <style:paragraph-properties fo:text-align="justify" style:justify-single-word="false"/>
      <style:text-properties fo:color="#000000" style:font-name="Times New Roman"/>
    </style:style>
    <style:style style:name="P27" style:family="paragraph" style:parent-style-name="Bez_20_proreda" style:list-style-name="L4">
      <style:paragraph-properties fo:text-align="justify" style:justify-single-word="false"/>
      <style:text-properties fo:color="#000000" style:font-name="Times New Roman"/>
    </style:style>
    <style:style style:name="P28" style:family="paragraph" style:parent-style-name="Bez_20_proreda" style:list-style-name="L5">
      <style:paragraph-properties fo:text-align="justify" style:justify-single-word="false"/>
      <style:text-properties fo:color="#000000" style:font-name="Times New Roman"/>
    </style:style>
    <style:style style:name="P29" style:family="paragraph" style:parent-style-name="Bez_20_proreda" style:list-style-name="L6">
      <style:paragraph-properties fo:text-align="justify" style:justify-single-word="false"/>
      <style:text-properties fo:color="#000000" style:font-name="Times New Roman"/>
    </style:style>
    <style:style style:name="P30" style:family="paragraph" style:parent-style-name="Bez_20_proreda" style:list-style-name="L7">
      <style:paragraph-properties fo:text-align="justify" style:justify-single-word="false"/>
      <style:text-properties fo:color="#000000" style:font-name="Times New Roman"/>
    </style:style>
    <style:style style:name="P31" style:family="paragraph" style:parent-style-name="Bez_20_proreda" style:list-style-name="L8">
      <style:paragraph-properties fo:text-align="justify" style:justify-single-word="false"/>
      <style:text-properties fo:color="#000000" style:font-name="Times New Roman"/>
    </style:style>
    <style:style style:name="P32" style:family="paragraph" style:parent-style-name="Normal" style:master-page-name="MP0">
      <style:paragraph-properties fo:margin-top="0cm" fo:margin-bottom="0cm" loext:contextual-spacing="false" style:line-height-at-least="0.423cm" style:page-number="auto" fo:break-before="page"/>
    </style:style>
    <style:style style:name="P33" style:family="paragraph" style:parent-style-name="Odlomak_20_popisa" style:list-style-name="L8">
      <style:text-properties fo:color="#000000" style:font-name="Times New Roman"/>
    </style:style>
    <style:style style:name="P34" style:family="paragraph" style:parent-style-name="Odlomak_20_popisa" style:list-style-name="L9">
      <style:paragraph-properties fo:text-align="justify" style:justify-single-word="false"/>
      <style:text-properties fo:color="#000000" style:font-name="Times New Roman"/>
    </style:style>
    <style:style style:name="T1" style:family="text">
      <style:text-properties style:font-name="Times New Roman"/>
    </style:style>
    <style:style style:name="T2" style:family="text">
      <style:text-properties style:font-name="Times New Roman" style:letter-kerning="false" style:font-name-asian="Times New Roman" style:language-asian="hr" style:country-asian="HR" style:font-style-complex="italic"/>
    </style:style>
    <style:style style:name="T3" style:family="text">
      <style:text-properties style:font-name="Times New Roman" fo:font-weight="bold" style:letter-kerning="false" style:font-name-asian="Times New Roman" style:language-asian="hr" style:country-asian="HR" style:font-weight-asian="bold" style:font-style-complex="italic"/>
    </style:style>
    <style:style style:name="T4" style:family="text">
      <style:text-properties style:font-name="Times New Roman" fo:font-weight="bold" style:font-weight-asian="bold" style:font-weight-complex="bold"/>
    </style:style>
    <style:style style:name="T5" style:family="text">
      <style:text-properties style:font-name="Times New Roman" style:language-asian="hr" style:country-asian="HR"/>
    </style:style>
    <style:style style:name="T6" style:family="text">
      <style:text-properties style:font-name="Times New Roman" fo:font-style="italic" style:font-style-asian="italic" style:font-style-complex="italic"/>
    </style:style>
    <style:style style:name="T7" style:family="text">
      <style:text-properties fo:color="#000000" style:font-name="Times New Roman" style:letter-kerning="false" style:font-name-asian="Times New Roman" style:language-asian="hr" style:country-asian="HR" style:font-style-complex="italic"/>
    </style:style>
    <style:style style:name="T8" style:family="text">
      <style:text-properties fo:color="#000000" style:font-name="Times New Roman" fo:font-weight="bold" style:font-weight-asian="bold" style:font-weight-complex="bold"/>
    </style:style>
    <style:style style:name="T9" style:family="text">
      <style:text-properties officeooo:rsid="001aa677"/>
    </style:style>
    <style:style style:name="T10" style:family="text">
      <style:text-properties officeooo:rsid="001baeca"/>
    </style:style>
    <style:style style:name="fr1" style:family="graphic" style:parent-style-name="Graphics">
      <style:graphic-properties style:wrap="parallel" style:number-wrapped-paragraphs="no-limit" style:wrap-contour="true" style:wrap-contour-mode="full"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wrap="parallel" style:number-wrapped-paragraphs="no-limit" style:wrap-contour="true" style:wrap-contour-mode="full"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WW_5f_CharLFO1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2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2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2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2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2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2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2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2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2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bullet text:level="1" text:style-name="WW_5f_CharLFO3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3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3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3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3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3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3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3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3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bullet text:level="1" text:style-name="WW_5f_CharLFO4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4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4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4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4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4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4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4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4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bullet text:level="1" text:style-name="WW_5f_CharLFO5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5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5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5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5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5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5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5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5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bullet text:level="1" text:style-name="WW_5f_CharLFO6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6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6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6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6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6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6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6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6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7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7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7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7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7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7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7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7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7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bullet text:level="1" text:style-name="WW_5f_CharLFO8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8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8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8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8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8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8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8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8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WW_5f_CharLFO9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9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9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9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9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9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9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9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9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bullet text:level="1" text:style-name="WW_5f_CharLFO10LVL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0LVL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0LVL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0LVL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_5f_CharLFO10LVL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_5f_CharLFO10LVL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0LVL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_5f_CharLFO10LVL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_5f_CharLFO10LVL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32"><draw:frame draw:style-name="fr1" draw:name="Slika 1882216312" text:anchor-type="paragraph" svg:x="2.672cm" svg:y="0cm" svg:width="1.48cm" style:rel-width="scale" svg:height="1.931cm" style:rel-height="scale" draw:z-index="1"><draw:image xlink:href="Pictures/1000000000000080000000A760651ADAC8FC895E.png" xlink:type="simple" xlink:show="embed" xlink:actuate="onLoad"/><svg:desc>Slika na kojoj se prikazuje simbol, emblem, značka, zastava

Opis je automatski generiran</svg:desc><draw:contour-polygon svg:width="1.442cm" svg:height="1.881cm" svg:viewBox="0 0 1442 1881" draw:points="726,23 715,34 438,46 426,57 415,69 403,80 403,92 392,103 138,115 126,126 115,138 115,150 103,161 92,173 92,184 80,196 69,207 57,219 57,230 46,242 34,253 34,265 23,277 11,288 11,300 34,311 23,323 11,334 11,346 11,357 23,369 23,380 23,392 34,404 34,415 46,427 46,438 57,450 57,461 57,473 69,484 69,496 80,507 80,519 92,531 92,542 92,554 103,565 103,577 115,588 115,600 126,611 126,623 126,634 138,646 138,658 138,669 138,681 138,692 138,704 138,715 138,727 138,738 138,750 138,761 138,773 138,785 138,796 138,808 138,819 138,831 138,842 138,854 138,865 138,877 138,888 138,900 138,912 138,923 138,935 138,946 138,958 138,969 138,981 138,992 138,1004 138,1015 138,1027 138,1039 138,1050 138,1062 138,1073 138,1085 138,1096 138,1108 138,1119 138,1131 138,1142 138,1154 138,1166 138,1177 138,1189 138,1200 138,1212 138,1223 138,1235 138,1246 138,1258 138,1269 138,1281 138,1293 138,1304 138,1316 138,1327 138,1339 138,1350 138,1362 138,1373 138,1385 138,1396 138,1408 138,1420 138,1431 138,1443 138,1454 138,1466 138,1477 138,1489 138,1500 150,1512 150,1523 150,1535 161,1547 161,1558 161,1570 173,1581 173,1593 184,1604 184,1616 196,1627 196,1639 207,1650 207,1662 219,1674 230,1685 242,1697 242,1708 253,1720 265,1731 288,1743 300,1754 311,1766 323,1777 334,1789 346,1801 369,1812 392,1824 403,1835 426,1847 450,1858 496,1870 530,1881 565,1893 623,1904 807,1904 900,1893 934,1881 969,1870 1003,1858 1026,1847 1038,1835 1061,1824 1084,1812 1096,1801 1119,1789 1130,1777 1142,1766 1165,1754 1176,1743 1188,1731 1200,1720 1200,1708 1211,1697 1223,1685 1234,1674 1246,1662 1246,1650 1257,1639 1257,1627 1269,1616 1280,1604 1280,1593 1280,1581 1292,1570 1292,1558 1303,1547 1303,1535 1315,1523 1315,1512 1315,1500 1315,1489 1326,1477 1326,1466 1326,1454 1326,1443 1326,1431 1326,1420 1326,1408 1326,1396 1326,1385 1326,1373 1326,1362 1326,1350 1326,1339 1326,1327 1326,1316 1326,1304 1326,1293 1326,1281 1326,1269 1326,1258 1326,1246 1326,1235 1326,1223 1326,1212 1326,1200 1326,1189 1326,1177 1326,1166 1326,1154 1326,1142 1326,1131 1326,1119 1326,1108 1326,1096 1326,1085 1326,1073 1326,1062 1326,1050 1326,1039 1326,1027 1326,1015 1326,1004 1326,992 1326,981 1326,969 1326,958 1326,946 1326,935 1326,923 1326,912 1326,900 1326,888 1326,877 1326,865 1326,854 1326,842 1326,831 1326,819 1326,808 1326,796 1326,785 1326,773 1326,761 1326,750 1326,738 1326,727 1326,715 1326,704 1326,692 1326,681 1326,669 1326,658 1326,646 1338,634 1338,623 1350,611 1350,600 1350,588 1361,577 1361,565 1373,554 1373,542 1384,531 1384,519 1384,507 1396,496 1396,484 1407,473 1407,461 1407,450 1419,438 1419,427 1430,415 1430,404 1430,392 1442,380 1442,369 1442,357 1453,346 1453,334 1453,323 1453,311 1442,300 1442,288 1430,277 1430,265 1419,253 1407,242 1407,230 1396,219 1396,207 1384,196 1384,184 1373,173 1361,161 1361,150 1350,138 1107,126 1096,115 1096,103 1084,92 1073,80 1061,69 1050,57 773,46 761,34 750,23" draw:recreate-on-edit="true"/></draw:frame><text:span text:style-name="Zadani_20_font_20_odlomka"><text:span text:style-name="T2"/></text:span></text:p>
      <text:p text:style-name="P1"><text:s text:c="9"/></text:p>
      <text:p text:style-name="P1"><text:s text:c="12"/></text:p>
      <text:p text:style-name="P1"/>
      <text:p text:style-name="P4"/>
      <text:p text:style-name="P5"><text:span text:style-name="Zadani_20_font_20_odlomka"><text:span text:style-name="T2">REPUBLIKA HRVATSKA <text:s text:c="88"/></text:span></text:span><text:span text:style-name="Zadani_20_font_20_odlomka"><text:span text:style-name="T3"><text:s/></text:span></text:span></text:p>
      <text:p text:style-name="P1"><text:s/>VUKOVARSKO-SRIJEMSKA ŽUPANIJA</text:p>
      <text:p text:style-name="P2"><draw:frame draw:style-name="fr2" draw:name="Slika 1088069182" text:anchor-type="paragraph" svg:x="0.344cm" svg:y="0.101cm" svg:width="1.095cm" style:rel-width="scale" svg:height="1.244cm" style:rel-height="scale" draw:z-index="0"><draw:image xlink:href="Pictures/100002010000003B00000043070B3CE7EFA03DA1.png" xlink:type="simple" xlink:show="embed" xlink:actuate="onLoad"/><svg:desc>Slika na kojoj se prikazuje simbol, simetrija, piksel

Opis je automatski generiran</svg:desc><draw:contour-polygon svg:width="53px" svg:height="64px" svg:viewBox="0 0 53 64" draw:points="9,1 9,2 9,3 9,4 8,5 8,6 8,7 7,8 7,9 6,10 5,11 4,12 2,13 1,14 1,15 2,16 3,17 4,18 4,19 5,20 5,21 5,22 5,23 5,24 5,25 5,26 5,27 4,28 4,29 3,30 2,31 2,32 1,33 1,34 1,35 1,36 1,37 1,38 1,39 1,40 1,41 1,42 1,43 1,44 1,45 1,46 1,47 1,48 1,49 1,50 1,51 2,52 2,53 3,54 4,55 5,56 5,57 7,58 8,59 9,60 10,61 12,62 14,63 16,64 19,65 35,65 39,64 41,63 42,62 44,61 45,60 47,59 48,58 49,57 50,56 51,55 51,54 52,53 52,52 53,51 53,50 54,49 54,48 54,47 54,46 54,45 54,44 54,43 54,42 54,41 54,40 54,39 54,38 54,37 54,36 54,35 53,34 53,33 53,32 52,31 51,30 51,29 50,28 50,27 49,26 49,25 49,24 49,23 49,22 49,21 50,20 50,19 51,18 51,17 52,16 53,15 53,14 52,13 50,12 49,11 48,10 47,9 47,8 46,7 46,6 46,5 46,4 45,3 45,2 45,1" draw:recreate-on-edit="true"/></draw:frame><text:span text:style-name="Zadani_20_font_20_odlomka"><text:span text:style-name="T2"> OPĆINA CERNA</text:span></text:span></text:p>
      <text:p text:style-name="P2"><text:span text:style-name="Zadani_20_font_20_odlomka"><text:span text:style-name="T3">Općinski načelnik</text:span></text:span></text:p>
      <text:p text:style-name="P3"><text:span text:style-name="Zadani_20_font_20_odlomka"><text:span text:style-name="T5"/></text:span></text:p>
      <text:p text:style-name="P3"><text:span text:style-name="Zadani_20_font_20_odlomka"><text:span text:style-name="T5"/></text:span></text:p>
      <text:p text:style-name="P3"><text:span text:style-name="Zadani_20_font_20_odlomka"><text:span text:style-name="T5">KLASA: 983-01/24-01/6</text:span></text:span></text:p>
      <text:p text:style-name="P3"><text:span text:style-name="Zadani_20_font_20_odlomka"><text:span text:style-name="T5">URBROJ: 2196-11-01-24-2</text:span></text:span></text:p>
      <text:p text:style-name="P2"><text:span text:style-name="Zadani_20_font_20_odlomka"><text:span text:style-name="T2">Cerna, 13. studenog </text:span></text:span><text:span text:style-name="Zadani_20_font_20_odlomka"><text:span text:style-name="T7">2024</text:span></text:span><text:span text:style-name="Zadani_20_font_20_odlomka"><text:span text:style-name="T2">. <text:s/></text:span></text:span></text:p>
      <text:p text:style-name="P7"/>
      <text:p text:style-name="P7">Temeljem Odluke o uvjetima i kriterijima dodjele jednokratne kapitalne financijske pomoći za poticanje razvoja gospodarstva i razvoja poduzetničke kulture na području Općine Cerna u 2024. godini KLASA:983-01/24-01/6, URBROJ:2196-11-02-24-1 od 8. listopada 2024. godine, Općinski načelnik Općine Cerna dana 16. listopada 2024. objavljuje</text:p>
      <text:p text:style-name="P7"/>
      <text:p text:style-name="P10">JAVNI POZIV</text:p>
      <text:p text:style-name="P10">za dodjelu jednokratne kapitalne financijske pomoći za poticanje razvoja gospodarstva i razvoja poduzetničke kulture na području Općine Cerna za 2024. godinu</text:p>
      <text:p text:style-name="P12"/>
      <text:p text:style-name="P7">PREDMET JAVNOG POZIVA</text:p>
      <text:p text:style-name="P7"/>
      <text:p text:style-name="P7">Predmet Javnog poziva je dodjela bespovratnih potpora poduzetnicima sa sjedištem na području Općine Cerna sukladno Odluci o uvjetima i kriterijima dodjele jednokratne kapitalne financijske pomoći za poticanje razvoja gospodarstva i razvoja poduzetničke kulture na području Općine Cerna u 2024. godini KLASA:983-01/24-01/6, URBROJ:2196-11-02-24-1 od 8. listopada 2024. godine.</text:p>
      <text:p text:style-name="P7"/>
      <text:p text:style-name="P8">Općina Cerna <text:span text:style-name="T9">ovim Javnim pozivom </text:span>dodjeljivati će jednokratne kapitalne financijske pomoći novoosnovanim tvrtkama i obrtima sa područja Općine Cerna koji ne posluju duže od tri godine <text:span text:style-name="T9">(2022., 2023. i 2024. godina) sa troškovima nastalim u 2024. godini.</text:span></text:p>
      <text:p text:style-name="P7"/>
      <text:p text:style-name="P15"><text:span text:style-name="Zadani_20_font_20_odlomka"><text:span text:style-name="T1">Općina Cerna u cilju poticanja razvoja malog gospodarstva osigurava financijska sredstva u vidu bespovratnih potpora za poticanje razvoja malog gospodarstva u visini do maksimalnih </text:span></text:span><text:span text:style-name="Zadani_20_font_20_odlomka"><text:span text:style-name="T4">1.300,00 eura.</text:span></text:span></text:p>
      <text:p text:style-name="P7"/>
      <text:p text:style-name="P7">KORISNICI POTPORA I UVJETI ZA DODJELU POTPORE</text:p>
      <text:p text:style-name="P7"/>
      <text:p text:style-name="P7">Korisnici potpora iz ovog Programa mogu biti mikro, mali i srednji poduzetnici i to isključivo trgovačka društva i obrti koji su Zakonom o poticanju razvoja malog gospodarstva („Narodne Novine“ broj 29/02, 63/07, 53/12, 56/13 i 121/16) definirani kao subjekti malog gospodarstva koji kumulativno ispunjavaju sljedeće uvjete:</text:p>
      <text:list xml:id="list3044722772" text:style-name="L1">
        <text:list-item>
          <text:p text:style-name="P22">koji imaju sjedište na području Općine Cerna,</text:p>
        </text:list-item>
        <text:list-item>
          <text:p text:style-name="P22">koji su u cijelosti u privatnom vlasništvu,</text:p>
        </text:list-item>
        <text:list-item>
          <text:p text:style-name="P22">koji imaju najmanje jednog zaposlenog,</text:p>
        </text:list-item>
        <text:list-item>
          <text:p text:style-name="P22">koji imaju podmirene obveze poreza, prireza i doprinosa na i iz plaće (dokazuje se potvrdom nadležne Porezne uprave<text:span text:style-name="T10">)</text:span>,</text:p>
        </text:list-item>
        <text:list-item>
          <text:p text:style-name="P22">koji imaju podmirene obveze prema zaposlenicima (dokazuje se skupnom Izjavom),</text:p>
        </text:list-item>
        <text:list-item>
          <text:p text:style-name="P22">koji imaju u cijelosti opravdane i namjenski iskorištene dodijeljene potpore male vrijednosti ako su iste dobili (dokazuje se skupnom Izjavom),</text:p>
        </text:list-item>
        <text:list-item>
          <text:p text:style-name="P22">nad kojim nije otvoren stečajni postupak, postupak predstečajne nagodbe ili postupak likvidacije (dokazuje se izvatkom iz odgovarajućeg registra),</text:p>
        </text:list-item>
      </text:list>
      <text:p text:style-name="P7"/>
      <text:p text:style-name="P7"><text:soft-page-break/>Korisnici jednokratne kapitalne financijske pomoći po ovom Javnom pozivu ne mogu biti poduzetnici koji ulažu u sljedeće namjene: proizvodnju oružja, streljiva, vojne i policijske opreme, kockarnice, kladionice i slične djelatnosti; proizvodnju, preradu i distribuciju duhana; provođenje pokusa na životinjama; ugostiteljski objekti koji isključivo pružaju usluge točenja pića, benzinske postaje, prodajne autosalone.</text:p>
      <text:p text:style-name="P7"/>
      <text:p text:style-name="P7">JEDNOKRATNA KAPITALNA FINANCIJSKA POMOĆ I PRIHVATLJIVI TROŠKOVI</text:p>
      <text:p text:style-name="P11"/>
      <text:p text:style-name="P10">Jednokratna kapitalna financijska pomoć za sudjelovanje na domaćim i inozemnim sajmovima</text:p>
      <text:p text:style-name="P11"/>
      <text:p text:style-name="P16">Jednokratna kapitalna financijska pomoć dodjeljuje se za izlaganje na domaćim i inozemnim sajmovima koji se održavaju u 2024. godini, a priznaju se i troškovi nastali prije objave ovog Javnog poziva, ali samo za sajmove održane u 2024. godini</text:p>
      <text:p text:style-name="P16">Prihvatljivi troškovi su:</text:p>
      <text:list xml:id="list1801864503" text:style-name="L2">
        <text:list-item>
          <text:p text:style-name="P25">troškovi zakupa izložbenog prostora,</text:p>
        </text:list-item>
        <text:list-item>
          <text:p text:style-name="P25">troškovi uređenja i opremanje izložbenog prostora,</text:p>
        </text:list-item>
        <text:list-item>
          <text:p text:style-name="P25">troškovi izrade pisanog/tiskanog promidžbenog materijala direktno vezanog uz nastup na sajmu,</text:p>
        </text:list-item>
        <text:list-item>
          <text:p text:style-name="P25">troškovi dnevnica, smještaja i prijevoza sudionika na sajmu</text:p>
        </text:list-item>
      </text:list>
      <text:p text:style-name="P16">Neprihvatljivi troškovi su:</text:p>
      <text:list xml:id="list629790634" text:style-name="L3">
        <text:list-item>
          <text:p text:style-name="P26">troškovi nabave potrošne robe,</text:p>
        </text:list-item>
        <text:list-item>
          <text:p text:style-name="P26">PDV (poduzetnika koji je obveznik plaćanja PDV-a).</text:p>
        </text:list-item>
      </text:list>
      <text:p text:style-name="P16"/>
      <text:p text:style-name="P16">Intenzitet potpore može iznositi do maksimalno 100% prihvatljivih troškova s tim da najviši iznos pojedinačne jednokratne financijske kapitalne pomoći može iznositi <text:s/>do maksimalnih 1.300,00 eura.</text:p>
      <text:p text:style-name="P16">Jednom poduzetniku <text:s/>može se dodijeliti u jednoj kalendarskoj godini samo jedna potpora.</text:p>
      <text:p text:style-name="P16"/>
      <text:p text:style-name="P10">Jednokratna kapitalna financijska pomoć za IT tehnologije</text:p>
      <text:p text:style-name="P7"/>
      <text:p text:style-name="P16">Jednokratna kapitalna financijska pomoć dodjeljuje se za nova rješenja ili unaprjeđenja IT tehnologije u 2024. godini, a priznaju se i troškovi nastali prije objave ovog Javnog poziva, ali samo za tehnologije izvršene u 2024. godini.</text:p>
      <text:p text:style-name="P16">Cilj je potaknuti uvođenje naprednih e-poslovnih modela i potaknuti razvoj, rast i konkurentnost mikro, malih i srednjih poduzeća.</text:p>
      <text:p text:style-name="P16">Prihvatljivi troškovi su:</text:p>
      <text:list xml:id="list3098398206" text:style-name="L4">
        <text:list-item>
          <text:p text:style-name="P27">usluge,</text:p>
        </text:list-item>
        <text:list-item>
          <text:p text:style-name="P27">licence,</text:p>
        </text:list-item>
        <text:list-item>
          <text:p text:style-name="P27">poslužitelji i</text:p>
        </text:list-item>
        <text:list-item>
          <text:p text:style-name="P27">drugi troškovi implementacije sustava.</text:p>
        </text:list-item>
      </text:list>
      <text:p text:style-name="P16"/>
      <text:p text:style-name="P16">Neprihvatljivi troškovi su:</text:p>
      <text:list xml:id="list2296154565" text:style-name="L5">
        <text:list-item>
          <text:p text:style-name="P28">potrošna roba,</text:p>
        </text:list-item>
        <text:list-item>
          <text:p text:style-name="P28">PDV (poduzetnika koji je obveznik plaćanja PDV-a).</text:p>
        </text:list-item>
      </text:list>
      <text:p text:style-name="P16"/>
      <text:p text:style-name="P16">Intenzitet jednokratne kapitalne financijske pomoći može iznositi do maksimalno 100% prihvatljivih troškova s tim da najviši iznos pojedinačne jednokratne kapitalne financijske pomoći može iznositi 1.300,00 eura.</text:p>
      <text:p text:style-name="P16">Jednom poduzetniku <text:s/>može se dodijeliti u jednoj kalendarskoj godini samo jedna potpora.</text:p>
      <text:p text:style-name="P16"/>
      <text:p text:style-name="P18"><text:span text:style-name="Zadani_20_font_20_odlomka"><text:span text:style-name="T4">Jednokratna kapitalna financijska pomoć</text:span></text:span><text:span text:style-name="Zadani_20_font_20_odlomka"><text:span text:style-name="T8"> za stručno osposobljavanje zaposlenika</text:span></text:span></text:p>
      <text:p text:style-name="P17"/>
      <text:p text:style-name="P16">Jednokratna kapitalna financijska pomoć dodjeljuje se poduzetnicima za stručno osposobljavanje zaposlenika u 2024. godini, a priznaju se troškovi nastali prije objave ovog Javnog poziva, ali samo za osposobljavanja izvršena u 2024. godini.</text:p>
      <text:p text:style-name="P16">Jednokratna kapitalna financijska pomoć se odobrava za sljedeće namjene:</text:p>
      <text:list xml:id="list239246556" text:style-name="L6">
        <text:list-item>
          <text:p text:style-name="P29"><text:soft-page-break/>usavršavanja u zanimanju,</text:p>
        </text:list-item>
        <text:list-item>
          <text:p text:style-name="P29">dopunska poduzetnička izobrazba (seminari, tečajevi i sl.) vezana uz osnovnu djelatnost i informatičko obrazovanje.</text:p>
        </text:list-item>
      </text:list>
      <text:p text:style-name="P16"/>
      <text:p text:style-name="P16">Prihvatljivi troškovi su:</text:p>
      <text:list xml:id="list2635355684" text:style-name="L7">
        <text:list-item>
          <text:p text:style-name="P30">troškovi usavršavanja, seminara, tečajeva i sl.,</text:p>
        </text:list-item>
        <text:list-item>
          <text:p text:style-name="P30">troškovi dnevnica, smještaja i prijevoza sudionika.</text:p>
        </text:list-item>
      </text:list>
      <text:p text:style-name="P16"/>
      <text:p text:style-name="P16">Neprihvatljivi troškovi su:</text:p>
      <text:list xml:id="list2708669518" text:style-name="L8">
        <text:list-item>
          <text:p text:style-name="P31">trošak nabave potrošne robe,</text:p>
        </text:list-item>
        <text:list-item>
          <text:p text:style-name="P33">PDV (poduzetnika koji je obveznik plaćanja PDV-a).</text:p>
        </text:list-item>
      </text:list>
      <text:p text:style-name="P20">Intenzitet jednokratne kapitalne financijske pomoći može iznositi do maksimalno 100% prihvatljivih troškova s tim da najviši iznos pojedinačne jednokratne kapitalne financijske pomoći može iznositi <text:span text:style-name="T9">maksimalno</text:span> 1.300,00 eura.</text:p>
      <text:p text:style-name="P19">Jednom poduzetniku <text:s/>može se dodijeliti u jednoj kalendarskoj godini samo jedna potpora.</text:p>
      <text:p text:style-name="P21">Jednokratna kapitalna financijska pomoć za nabavu opreme potrebne za provođenje poslovne djelatnosti</text:p>
      <text:p text:style-name="P20">Jednokratna kapitalna financijska pomoć dodjeljuje se za nabavu opreme u 2024. godini, a priznaju se i troškovi nastali prije objave ovog javnog poziva, ali samo za opremu <text:span text:style-name="T9">kupljenu</text:span> u 2024. godini.</text:p>
      <text:p text:style-name="P7">Prihvatljivi troškovi su:</text:p>
      <text:list xml:id="list3433677293" text:style-name="L9">
        <text:list-item>
          <text:p text:style-name="P23">Troškovi nabave opreme potrebne za obavljanje djelatnosti kojom se prijavitelj bavi.</text:p>
        </text:list-item>
      </text:list>
      <text:p text:style-name="P7"/>
      <text:p text:style-name="P7">Neprihvatljivi troškovi su:</text:p>
      <text:list xml:id="list164419437766836" text:continue-numbering="true" text:style-name="L9">
        <text:list-item>
          <text:p text:style-name="P23">troškovi nabave potrošne robe</text:p>
        </text:list-item>
        <text:list-item>
          <text:p text:style-name="P23">troškovi nabave opreme koja nije neophodna za obavljanje djelatnosti,</text:p>
        </text:list-item>
        <text:list-item>
          <text:p text:style-name="P34">PDV (poduzetnika koji je obveznik plaćanja PDV-a).</text:p>
        </text:list-item>
      </text:list>
      <text:p text:style-name="P20">Intenzitet jednokratne kapitalne financijske pomoći može iznositi do maksimalno 100% prihvatljivih troškova s tim da najviši iznos pojedinačne jednokratne kapitalne financijske pomoći može iznositi <text:span text:style-name="T9">maksimalno</text:span> 1.300,00 eura.</text:p>
      <text:p text:style-name="P7">Jednom poduzetniku <text:s/>može se dodijeliti u jednoj kalendarskoj godini samo jedna potpora.</text:p>
      <text:p text:style-name="P7"/>
      <text:p text:style-name="P7">POSTUPAK PODNOŠENJA PRIJAVA I POTREBNA DOKUMENTACIJA</text:p>
      <text:p text:style-name="P7"/>
      <text:p text:style-name="P15"><text:span text:style-name="Zadani_20_font_20_odlomka"><text:span text:style-name="T1">Prijava za dodjelu jednokratne kapitalne financijske pomoći s potrebnom dokumentacijom podnosi se Povjerenstvu za jednokratne kapitalne financijske pomoći kojeg imenuje Općinski načelnik, a putem Jedinstvenog upravnog odjela. Prijava za dodjelu jednokratne kapitalne financijske pomoći podnosi se na obrascima i potrebnom dokumentacijom, <text:s/>a koji će se objaviti na mrežnim stranicama Općine Cerna </text:span></text:span><text:a xlink:type="simple" xlink:href="http://www.cerna.hr/" office:target-frame-name="_top" xlink:show="replace" text:style-name="Internet_20_link" text:visited-style-name="Visited_20_Internet_20_Link"><text:span text:style-name="Hiperveza"><text:span text:style-name="T1">www.cerna.hr</text:span></text:span></text:a><text:span text:style-name="Zadani_20_font_20_odlomka"><text:span text:style-name="T1"> .</text:span></text:span></text:p>
      <text:p text:style-name="P6"/>
      <text:p text:style-name="Bez_20_proreda"><text:span text:style-name="Zadani_20_font_20_odlomka"><text:span text:style-name="T1">Prijava za dodjelu jednokratne kapitalne financijske pomoći s potrebnom dokumentacijom podnosi se elektroničkom poštom na e-mail adresu </text:span></text:span><text:a xlink:type="simple" xlink:href="mailto:opcina.cerna@vu.t-com.hr" office:target-frame-name="_top" xlink:show="replace" text:style-name="Internet_20_link" text:visited-style-name="Visited_20_Internet_20_Link"><text:span text:style-name="Hiperveza"><text:span text:style-name="T1">opcina.cerna@vu.t-com.hr</text:span></text:span></text:a><text:span text:style-name="Zadani_20_font_20_odlomka"><text:span text:style-name="T1"> , poštom ili se osobno predajom u Općini Cerna na adresu</text:span></text:span></text:p>
      <text:p text:style-name="P6"/>
      <table:table table:name="Tablica1" table:style-name="Tablica1">
        <table:table-column table:style-name="Tablica1.A"/>
        <table:table-row>
          <table:table-cell table:style-name="Tablica1.A1" office:value-type="string">
            <text:p text:style-name="P6"/>
            <text:p text:style-name="P9">Općina Cerna</text:p>
            <text:p text:style-name="P9">Šetalište dr. Franje Tuđmana 2</text:p>
            <text:p text:style-name="P9">32272 Cerna</text:p>
            <text:p text:style-name="P6"/>
            <text:p text:style-name="Bez_20_proreda"><text:span text:style-name="Zadani_20_font_20_odlomka"><text:span text:style-name="T1">Naznaka </text:span></text:span><text:span text:style-name="Zadani_20_font_20_odlomka"><text:span text:style-name="T6">„Javni poziv za dodjelu jednokratne kapitalne financijske pomoći za poticanje razvoja gospodarstva i razvoja poduzetničke kulture na području Općine Cerna za 2024. godinu“</text:span></text:span></text:p>
            <text:p text:style-name="P6"><text:soft-page-break/></text:p>
          </table:table-cell>
        </table:table-row>
      </table:table>
      <text:p text:style-name="P6"/>
      <text:p text:style-name="P6"/>
      <text:p text:style-name="P13"/>
      <text:p text:style-name="P6">Podnositelj prijave kako bi ostvario pravo na jednokratnu kapitalnu financijsku pomoć uz prijavu mora priložiti sljedeću dokumentaciju:</text:p>
      <text:list xml:id="list570984518" text:style-name="L10">
        <text:list-item>
          <text:p text:style-name="P24">izvadak iz sudskog/obrtnog registra ne stariji od 30 dana od dana podnošenja zahtjeva,</text:p>
        </text:list-item>
        <text:list-item>
          <text:p text:style-name="P24">potvrdu Porezne uprave o nepostojanju duga po osnovi javnih davanja ne starija od 30 dana od dana podnošenja zahtjeva, osim ako im je odobrena odgoda plaćanja navedenih obveza sukladno posebnim propisima,</text:p>
        </text:list-item>
        <text:list-item>
          <text:p text:style-name="P24">potvrda Porezne uprave da je/nije obveznik PDV-a,</text:p>
        </text:list-item>
        <text:list-item>
          <text:p text:style-name="P24">presliku obrasca JOPPD (stranica A i B) za prethodni mjesec i potvrda Porezne uprave o njegovom zaprimanju / izjava vlasnika obrta ako je jedini zaposleni u obrtu,</text:p>
        </text:list-item>
        <text:list-item>
          <text:p text:style-name="P24">predračun (ponuda) ili račun za troškove nabave opreme / stručnog osposobljavanja / sudjelovanja na sajmovima/IT tehnologiju/uređenje/prenamjenu poslovnog prostora i prostora potrebnih za provođenje poslovne djelatnosti</text:p>
        </text:list-item>
      </text:list>
      <text:p text:style-name="P9"/>
      <text:p text:style-name="P9">Prijave koje se podnose elektroničkim putem moraju biti potpuno ispunjene, potpisane i poslane u PDF formatu.</text:p>
      <text:p text:style-name="P9"/>
      <text:p text:style-name="P6">POSTUPAK ODOBRAVANJA I NAČIN DODJELE JEDNOKRATNE KAPITALNE FINANCIJSKE POMOĆI</text:p>
      <text:p text:style-name="P7"/>
      <text:p text:style-name="P15"><text:span text:style-name="Zadani_20_font_20_odlomka"><text:span text:style-name="T1">Povjerenstvo za dodjelu jednokratne kapitalne financijske pomoći razmatra podnesene prijave s pripadajućom dokumentacijom prema redoslijedu zaprimanja te utvrđuje Prijedlog Odluke o dodjeli potpore podnositelju prijave, a Odluku o dodjeli potpore podnosi općinski načelnik. Pregled odobrenih potpora objavljuje se na mrežnim stranicama Općine Cerna </text:span></text:span><text:a xlink:type="simple" xlink:href="http://www.cerna.hr/" office:target-frame-name="_top" xlink:show="replace" text:style-name="Internet_20_link" text:visited-style-name="Visited_20_Internet_20_Link"><text:span text:style-name="Hiperveza"><text:span text:style-name="T1">www.cerna.hr</text:span></text:span></text:a><text:span text:style-name="Zadani_20_font_20_odlomka"><text:span text:style-name="T1"> .</text:span></text:span></text:p>
      <text:p text:style-name="P6"/>
      <text:p text:style-name="P7">S korisnikom jednokratne kapitalne financijske pomoći <text:span text:style-name="T9">sklapa</text:span> se Ugovor o dodjeli jednokratne kapitalne financijske pomoći, a odobrena sredstva isplaćuju se na IBAN račun korisnika jednokratne kapitalne financijske pomoći po potpisu Ugovora.</text:p>
      <text:p text:style-name="P7"/>
      <text:p text:style-name="P7">Ovaj Javni poziv otvoren je do <text:span text:style-name="T9">22. studenog 2024. godine.</text:span></text:p>
      <text:p text:style-name="P7"/>
      <text:p text:style-name="P15"><text:span text:style-name="Zadani_20_font_20_odlomka"><text:span text:style-name="T1">Sve potrebne informacije kao i obrasci i dokumenti vezano za ovaj Javni poziv mogu se <text:s/>dobiti u Jedinstvenom upravnom odjelu Općine Cerna ili na e-mail: </text:span></text:span><text:a xlink:type="simple" xlink:href="mailto:opcina.cerna@vu.t-com.hr" office:target-frame-name="_top" xlink:show="replace" text:style-name="Internet_20_link" text:visited-style-name="Visited_20_Internet_20_Link"><text:span text:style-name="Hiperveza"><text:span text:style-name="T1">opcina.cerna@vu.t-com.hr</text:span></text:span></text:a><text:span text:style-name="Zadani_20_font_20_odlomka"><text:span text:style-name="T1"> .</text:span></text:span></text:p>
      <text:p text:style-name="P6"/>
      <text:p text:style-name="P6"/>
      <text:p text:style-name="P14">OPĆINSKI NAČELNIK</text:p>
      <text:p text:style-name="P14">Josip Štorek</text:p>
      <text:p text:style-name="P14"/>
      <text:p text:style-name="P14"/>
      <text:p text:style-name="P14">_____________________</text:p>
      <text:p text:style-name="P6"/>
      <text:p text:style-name="P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Courier New" svg:font-family="'Courier New'" style:font-family-generic="modern" style:font-pitch="fixed"/>
    <style:font-face style:name="Times New Roman" svg:font-family="'Times New Roman'"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4%"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hr" fo:country="HR" fo:font-style="normal" style:text-underline-style="none" fo:font-weight="normal" style:letter-kerning="true"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loext:contextual-spacing="false" fo:line-height="104%"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49cm" style:vertical-align="auto"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1pt" fo:letter-spacing="normal" fo:language="hr" fo:country="HR" fo:font-style="normal" style:text-underline-style="none" fo:font-weight="normal" style:letter-kerning="true" fo:background-color="transparent" style:font-name-asian="Calibri"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aslov_20_1" style:display-name="Naslov 1" style:family="paragraph" style:parent-style-name="Normal" style:next-style-name="Normal" style:default-outline-level="1">
      <style:paragraph-properties fo:margin-top="0.635cm" fo:margin-bottom="0.141cm" loext:contextual-spacing="false" fo:keep-together="always" fo:hyphenation-ladder-count="no-limit" fo:keep-with-next="always"/>
      <style:text-properties fo:color="#2f5496" style:font-name="Calibri Light" fo:font-family="'Calibri Light'" style:font-family-generic="swiss" style:font-pitch="variable" fo:font-size="20pt" style:font-name-asian="Times New Roman" style:font-family-asian="'Times New Roman'" style:font-family-generic-asian="roman" style:font-pitch-asian="variable" style:font-size-asian="20pt" style:font-size-complex="20pt" fo:hyphenate="false"/>
    </style:style>
    <style:style style:name="Naslov_20_2" style:display-name="Naslov 2" style:family="paragraph" style:parent-style-name="Normal" style:next-style-name="Normal" style:default-outline-level="2">
      <style:paragraph-properties fo:margin-top="0.282cm" fo:margin-bottom="0.141cm" loext:contextual-spacing="false" fo:keep-together="always" fo:hyphenation-ladder-count="no-limit" fo:keep-with-next="always"/>
      <style:text-properties fo:color="#2f5496" style:font-name="Calibri Light" fo:font-family="'Calibri Light'" style:font-family-generic="swiss" style:font-pitch="variable" fo:font-size="16pt" style:font-name-asian="Times New Roman" style:font-family-asian="'Times New Roman'" style:font-family-generic-asian="roman" style:font-pitch-asian="variable" style:font-size-asian="16pt" style:font-size-complex="16pt" fo:hyphenate="false"/>
    </style:style>
    <style:style style:name="Naslov_20_3" style:display-name="Naslov 3" style:family="paragraph" style:parent-style-name="Normal" style:next-style-name="Normal" style:default-outline-level="3">
      <style:paragraph-properties fo:margin-top="0.282cm" fo:margin-bottom="0.141cm" loext:contextual-spacing="false" fo:keep-together="always" fo:hyphenation-ladder-count="no-limit" fo:keep-with-next="always"/>
      <style:text-properties fo:color="#2f5496" fo:font-size="14pt" style:font-name-asian="Times New Roman" style:font-family-asian="'Times New Roman'" style:font-family-generic-asian="roman" style:font-pitch-asian="variable" style:font-size-asian="14pt" style:font-size-complex="14pt" fo:hyphenate="false"/>
    </style:style>
    <style:style style:name="Naslov_20_4" style:display-name="Naslov 4" style:family="paragraph" style:parent-style-name="Normal" style:next-style-name="Normal" style:default-outline-level="4">
      <style:paragraph-properties fo:margin-top="0.141cm" fo:margin-bottom="0.071cm" loext:contextual-spacing="false" fo:keep-together="always" fo:hyphenation-ladder-count="no-limit" fo:keep-with-next="always"/>
      <style:text-properties fo:color="#2f5496" fo:font-style="italic" style:font-name-asian="Times New Roman" style:font-family-asian="'Times New Roman'" style:font-family-generic-asian="roman" style:font-pitch-asian="variable" style:font-style-asian="italic" style:font-style-complex="italic" fo:hyphenate="false"/>
    </style:style>
    <style:style style:name="Naslov_20_5" style:display-name="Naslov 5" style:family="paragraph" style:parent-style-name="Normal" style:next-style-name="Normal" style:default-outline-level="5">
      <style:paragraph-properties fo:margin-top="0.141cm" fo:margin-bottom="0.071cm" loext:contextual-spacing="false" fo:keep-together="always" fo:hyphenation-ladder-count="no-limit" fo:keep-with-next="always"/>
      <style:text-properties fo:color="#2f5496" style:font-name-asian="Times New Roman" style:font-family-asian="'Times New Roman'" style:font-family-generic-asian="roman" style:font-pitch-asian="variable" fo:hyphenate="false"/>
    </style:style>
    <style:style style:name="Naslov_20_6" style:display-name="Naslov 6" style:family="paragraph" style:parent-style-name="Normal" style:next-style-name="Normal" style:default-outline-level="6">
      <style:paragraph-properties fo:margin-top="0.071cm" fo:margin-bottom="0cm" loext:contextual-spacing="false" fo:keep-together="always" fo:hyphenation-ladder-count="no-limit" fo:keep-with-next="always"/>
      <style:text-properties fo:color="#595959" fo:font-style="italic" style:font-name-asian="Times New Roman" style:font-family-asian="'Times New Roman'" style:font-family-generic-asian="roman" style:font-pitch-asian="variable" style:font-style-asian="italic" style:font-style-complex="italic" fo:hyphenate="false"/>
    </style:style>
    <style:style style:name="Naslov_20_7" style:display-name="Naslov 7" style:family="paragraph" style:parent-style-name="Normal" style:next-style-name="Normal" style:default-outline-level="7">
      <style:paragraph-properties fo:margin-top="0.071cm" fo:margin-bottom="0cm" loext:contextual-spacing="false" fo:keep-together="always" fo:hyphenation-ladder-count="no-limit" fo:keep-with-next="always"/>
      <style:text-properties fo:color="#595959" style:font-name-asian="Times New Roman" style:font-family-asian="'Times New Roman'" style:font-family-generic-asian="roman" style:font-pitch-asian="variable" fo:hyphenate="false"/>
    </style:style>
    <style:style style:name="Naslov_20_8" style:display-name="Naslov 8" style:family="paragraph" style:parent-style-name="Normal" style:next-style-name="Normal" style:default-outline-level="8">
      <style:paragraph-properties fo:margin-top="0cm" fo:margin-bottom="0cm" loext:contextual-spacing="false" fo:keep-together="always" fo:hyphenation-ladder-count="no-limit" fo:keep-with-next="always"/>
      <style:text-properties fo:color="#272727" fo:font-style="italic" style:font-name-asian="Times New Roman" style:font-family-asian="'Times New Roman'" style:font-family-generic-asian="roman" style:font-pitch-asian="variable" style:font-style-asian="italic" style:font-style-complex="italic" fo:hyphenate="false"/>
    </style:style>
    <style:style style:name="Naslov_20_9" style:display-name="Naslov 9" style:family="paragraph" style:parent-style-name="Normal" style:next-style-name="Normal" style:default-outline-level="9">
      <style:paragraph-properties fo:margin-top="0cm" fo:margin-bottom="0cm" loext:contextual-spacing="false" fo:keep-together="always" fo:hyphenation-ladder-count="no-limit" fo:keep-with-next="always"/>
      <style:text-properties fo:color="#272727" style:font-name-asian="Times New Roman" style:font-family-asian="'Times New Roman'" style:font-family-generic-asian="roman" style:font-pitch-asian="variable" fo:hyphenate="false"/>
    </style:style>
    <style:style style:name="Normal" style:family="paragraph">
      <style:paragraph-properties fo:hyphenation-ladder-count="no-limit"/>
      <style:text-properties fo:hyphenate="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S Gothic" style:font-family-asian="'MS Gothic'"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Title" style:family="paragraph" style:parent-style-name="Normal" style:next-style-name="Normal" style:class="chapter">
      <style:paragraph-properties fo:margin-top="0cm" fo:margin-bottom="0.141cm" loext:contextual-spacing="true" fo:line-height="100%" fo:hyphenation-ladder-count="no-limit"/>
      <style:text-properties style:font-name="Calibri Light" fo:font-family="'Calibri Light'" style:font-family-generic="swiss" style:font-pitch="variable" fo:font-size="28pt" fo:letter-spacing="-0.018cm" style:font-name-asian="Times New Roman" style:font-family-asian="'Times New Roman'" style:font-family-generic-asian="roman" style:font-pitch-asian="variable" style:font-size-asian="28pt" style:font-size-complex="28pt" fo:hyphenate="false"/>
    </style:style>
    <style:style style:name="Subtitle" style:family="paragraph" style:parent-style-name="Normal" style:next-style-name="Normal" style:class="chapter">
      <style:paragraph-properties fo:hyphenation-ladder-count="no-limit"/>
      <style:text-properties fo:color="#595959" fo:font-size="14pt" fo:letter-spacing="0.026cm" style:font-name-asian="Times New Roman" style:font-family-asian="'Times New Roman'" style:font-family-generic-asian="roman" style:font-pitch-asian="variable" style:font-size-asian="14pt" style:font-size-complex="14pt" fo:hyphenate="false"/>
    </style:style>
    <style:style style:name="Citat" style:family="paragraph" style:parent-style-name="Normal" style:next-style-name="Normal">
      <style:paragraph-properties fo:margin-top="0.282cm" fo:margin-bottom="0.282cm" loext:contextual-spacing="false" fo:text-align="center" style:justify-single-word="false" fo:hyphenation-ladder-count="no-limit"/>
      <style:text-properties fo:color="#404040" fo:font-style="italic" style:font-style-asian="italic" style:font-style-complex="italic" fo:hyphenate="false"/>
    </style:style>
    <style:style style:name="Odlomak_20_popisa" style:display-name="Odlomak popisa" style:family="paragraph" style:parent-style-name="Normal">
      <style:paragraph-properties fo:margin-left="1.27cm" fo:margin-right="0cm" fo:margin-top="0cm" fo:margin-bottom="0.282cm" loext:contextual-spacing="true" fo:hyphenation-ladder-count="no-limit" fo:text-indent="0cm" style:auto-text-indent="false">
        <style:tab-stops/>
      </style:paragraph-properties>
      <style:text-properties fo:hyphenate="false"/>
    </style:style>
    <style:style style:name="Naglašen_20_citat" style:display-name="Naglašen citat" style:family="paragraph" style:parent-style-name="Normal" style:next-style-name="Normal">
      <style:paragraph-properties fo:margin-left="1.524cm" fo:margin-right="1.524cm" fo:margin-top="0.635cm" fo:margin-bottom="0.635cm" loext:contextual-spacing="false" fo:text-align="center" style:justify-single-word="false" fo:hyphenation-ladder-count="no-limit" fo:text-indent="0cm" style:auto-text-indent="false" fo:padding-left="0cm" fo:padding-right="0cm" fo:padding-top="0.353cm" fo:padding-bottom="0.353cm" fo:border-left="none" fo:border-right="none" fo:border-top="0.51pt solid #2f5496" fo:border-bottom="0.51pt solid #2f5496" style:shadow="none">
        <style:tab-stops/>
      </style:paragraph-properties>
      <style:text-properties fo:color="#2f5496" fo:font-style="italic" style:font-style-asian="italic" style:font-style-complex="italic" fo:hyphenate="false"/>
    </style:style>
    <style:style style:name="Bez_20_proreda" style:display-name="Bez proreda" style:family="paragraph">
      <style:paragraph-properties fo:margin-top="0cm" fo:margin-bottom="0cm" loext:contextual-spacing="false" fo:line-height="100%" fo:hyphenation-ladder-count="no-limit"/>
      <style:text-properties fo:hyphenate="false"/>
    </style:style>
    <style:style style:name="Table_20_Contents" style:display-name="Table Contents" style:family="paragraph" style:parent-style-name="Standard" style:class="extra">
      <style:paragraph-properties text:number-lines="false" text:line-number="0"/>
    </style:style>
    <style:style style:name="Zadani_20_font_20_odlomka" style:display-name="Zadani font odlomka" style:family="text"/>
    <style:style style:name="Naslov_20_1_20_Char" style:display-name="Naslov 1 Char" style:family="text" style:parent-style-name="Zadani_20_font_20_odlomka">
      <style:text-properties fo:color="#2f5496" style:font-name="Calibri Light" fo:font-family="'Calibri Light'" style:font-family-generic="swiss" style:font-pitch="variable" fo:font-size="20pt" style:font-name-asian="Times New Roman" style:font-family-asian="'Times New Roman'" style:font-family-generic-asian="roman" style:font-pitch-asian="variable" style:font-size-asian="20pt" style:font-name-complex="Times New Roman" style:font-family-complex="'Times New Roman'" style:font-family-generic-complex="roman" style:font-pitch-complex="variable" style:font-size-complex="20pt"/>
    </style:style>
    <style:style style:name="Naslov_20_2_20_Char" style:display-name="Naslov 2 Char" style:family="text" style:parent-style-name="Zadani_20_font_20_odlomka">
      <style:text-properties fo:color="#2f5496" style:font-name="Calibri Light" fo:font-family="'Calibri Light'" style:font-family-generic="swiss" style:font-pitch="variable" fo:font-size="16pt" style:font-name-asian="Times New Roman" style:font-family-asian="'Times New Roman'" style:font-family-generic-asian="roman" style:font-pitch-asian="variable" style:font-size-asian="16pt" style:font-name-complex="Times New Roman" style:font-family-complex="'Times New Roman'" style:font-family-generic-complex="roman" style:font-pitch-complex="variable" style:font-size-complex="16pt"/>
    </style:style>
    <style:style style:name="Naslov_20_3_20_Char" style:display-name="Naslov 3 Char" style:family="text" style:parent-style-name="Zadani_20_font_20_odlomka">
      <style:text-properties fo:color="#2f5496"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Naslov_20_4_20_Char" style:display-name="Naslov 4 Char" style:family="text" style:parent-style-name="Zadani_20_font_20_odlomka">
      <style:text-properties fo:color="#2f5496"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style:style>
    <style:style style:name="Naslov_20_5_20_Char" style:display-name="Naslov 5 Char" style:family="text" style:parent-style-name="Zadani_20_font_20_odlomka">
      <style:text-properties fo:color="#2f5496"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Naslov_20_6_20_Char" style:display-name="Naslov 6 Char" style:family="text" style:parent-style-name="Zadani_20_font_20_odlomka">
      <style:text-properties fo:color="#595959"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style:style>
    <style:style style:name="Naslov_20_7_20_Char" style:display-name="Naslov 7 Char" style:family="text" style:parent-style-name="Zadani_20_font_20_odlomka">
      <style:text-properties fo:color="#595959"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Naslov_20_8_20_Char" style:display-name="Naslov 8 Char" style:family="text" style:parent-style-name="Zadani_20_font_20_odlomka">
      <style:text-properties fo:color="#272727" fo:font-style="italic" style:font-name-asian="Times New Roman" style:font-family-asian="'Times New Roman'" style:font-family-generic-asian="roman" style:font-pitch-asian="variable" style:font-style-asian="italic" style:font-name-complex="Times New Roman" style:font-family-complex="'Times New Roman'" style:font-family-generic-complex="roman" style:font-pitch-complex="variable" style:font-style-complex="italic"/>
    </style:style>
    <style:style style:name="Naslov_20_9_20_Char" style:display-name="Naslov 9 Char" style:family="text" style:parent-style-name="Zadani_20_font_20_odlomka">
      <style:text-properties fo:color="#272727"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Naslov_20_Char" style:display-name="Naslov Char" style:family="text" style:parent-style-name="Zadani_20_font_20_odlomka">
      <style:text-properties style:font-name="Calibri Light" fo:font-family="'Calibri Light'" style:font-family-generic="swiss" style:font-pitch="variable" fo:font-size="28pt" fo:letter-spacing="-0.018cm" style:letter-kerning="true" style:font-name-asian="Times New Roman" style:font-family-asian="'Times New Roman'" style:font-family-generic-asian="roman" style:font-pitch-asian="variable" style:font-size-asian="28pt" style:font-name-complex="Times New Roman" style:font-family-complex="'Times New Roman'" style:font-family-generic-complex="roman" style:font-pitch-complex="variable" style:font-size-complex="28pt"/>
    </style:style>
    <style:style style:name="Podnaslov_20_Char" style:display-name="Podnaslov Char" style:family="text" style:parent-style-name="Zadani_20_font_20_odlomka">
      <style:text-properties fo:color="#595959"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t_20_Char" style:display-name="Citat Char" style:family="text" style:parent-style-name="Zadani_20_font_20_odlomka">
      <style:text-properties fo:color="#404040" fo:font-style="italic" style:font-style-asian="italic" style:font-style-complex="italic"/>
    </style:style>
    <style:style style:name="Jako_20_isticanje" style:display-name="Jako isticanje" style:family="text" style:parent-style-name="Zadani_20_font_20_odlomka">
      <style:text-properties fo:color="#2f5496" fo:font-style="italic" style:font-style-asian="italic" style:font-style-complex="italic"/>
    </style:style>
    <style:style style:name="Naglašen_20_citat_20_Char" style:display-name="Naglašen citat Char" style:family="text" style:parent-style-name="Zadani_20_font_20_odlomka">
      <style:text-properties fo:color="#2f5496" fo:font-style="italic" style:font-style-asian="italic" style:font-style-complex="italic"/>
    </style:style>
    <style:style style:name="Istaknuta_20_referenca" style:display-name="Istaknuta referenca" style:family="text" style:parent-style-name="Zadani_20_font_20_odlomka">
      <style:text-properties fo:font-variant="small-caps" fo:color="#2f5496" fo:letter-spacing="0.009cm" fo:font-weight="bold" style:font-weight-asian="bold" style:font-weight-complex="bold"/>
    </style:style>
    <style:style style:name="Hiperveza" style:family="text" style:parent-style-name="Zadani_20_font_20_odlomka">
      <style:text-properties fo:color="#0563c1" style:text-underline-style="solid" style:text-underline-width="auto" style:text-underline-color="font-color" style:text-underline-mode="continuous" style:text-overline-mode="continuous" style:text-line-through-mode="continuous"/>
    </style:style>
    <style:style style:name="Neriješeno_20_spominjanje" style:display-name="Neriješeno spominjanje" style:family="text" style:parent-style-name="Zadani_20_font_20_odlomka">
      <style:text-properties fo:color="#605e5c" fo:background-color="#e1dfdd"/>
    </style:style>
    <style:style style:name="WW_5f_CharLFO1LVL1" style:display-name="WW_CharLFO1LVL1" style:family="text">
      <style:text-properties style:font-name="Wingdings" fo:font-family="Wingdings" style:font-family-generic="system" style:font-pitch="variable" style:font-charset="x-symbol"/>
    </style:style>
    <style:style style:name="WW_5f_CharLFO1LVL2" style:display-name="WW_CharLFO1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3" style:display-name="WW_CharLFO1LVL3" style:family="text">
      <style:text-properties style:font-name="Wingdings" fo:font-family="Wingdings" style:font-family-generic="system" style:font-pitch="variable" style:font-charset="x-symbol"/>
    </style:style>
    <style:style style:name="WW_5f_CharLFO1LVL4" style:display-name="WW_CharLFO1LVL4" style:family="text">
      <style:text-properties style:font-name="Symbol" fo:font-family="Symbol" style:font-family-generic="roman" style:font-pitch="variable" style:font-charset="x-symbol"/>
    </style:style>
    <style:style style:name="WW_5f_CharLFO1LVL5" style:display-name="WW_CharLFO1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6" style:display-name="WW_CharLFO1LVL6" style:family="text">
      <style:text-properties style:font-name="Wingdings" fo:font-family="Wingdings" style:font-family-generic="system" style:font-pitch="variable" style:font-charset="x-symbol"/>
    </style:style>
    <style:style style:name="WW_5f_CharLFO1LVL7" style:display-name="WW_CharLFO1LVL7" style:family="text">
      <style:text-properties style:font-name="Symbol" fo:font-family="Symbol" style:font-family-generic="roman" style:font-pitch="variable" style:font-charset="x-symbol"/>
    </style:style>
    <style:style style:name="WW_5f_CharLFO1LVL8" style:display-name="WW_CharLFO1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LVL9" style:display-name="WW_CharLFO1LVL9" style:family="text">
      <style:text-properties style:font-name="Wingdings" fo:font-family="Wingdings" style:font-family-generic="system" style:font-pitch="variable" style:font-charset="x-symbol"/>
    </style:style>
    <style:style style:name="WW_5f_CharLFO2LVL1" style:display-name="WW_CharLFO2LVL1" style:family="text">
      <style:text-properties style:font-name="Wingdings" fo:font-family="Wingdings" style:font-family-generic="system" style:font-pitch="variable" style:font-charset="x-symbol"/>
    </style:style>
    <style:style style:name="WW_5f_CharLFO2LVL2" style:display-name="WW_CharLFO2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3" style:display-name="WW_CharLFO2LVL3" style:family="text">
      <style:text-properties style:font-name="Wingdings" fo:font-family="Wingdings" style:font-family-generic="system" style:font-pitch="variable" style:font-charset="x-symbol"/>
    </style:style>
    <style:style style:name="WW_5f_CharLFO2LVL4" style:display-name="WW_CharLFO2LVL4" style:family="text">
      <style:text-properties style:font-name="Symbol" fo:font-family="Symbol" style:font-family-generic="roman" style:font-pitch="variable" style:font-charset="x-symbol"/>
    </style:style>
    <style:style style:name="WW_5f_CharLFO2LVL5" style:display-name="WW_CharLFO2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6" style:display-name="WW_CharLFO2LVL6" style:family="text">
      <style:text-properties style:font-name="Wingdings" fo:font-family="Wingdings" style:font-family-generic="system" style:font-pitch="variable" style:font-charset="x-symbol"/>
    </style:style>
    <style:style style:name="WW_5f_CharLFO2LVL7" style:display-name="WW_CharLFO2LVL7" style:family="text">
      <style:text-properties style:font-name="Symbol" fo:font-family="Symbol" style:font-family-generic="roman" style:font-pitch="variable" style:font-charset="x-symbol"/>
    </style:style>
    <style:style style:name="WW_5f_CharLFO2LVL8" style:display-name="WW_CharLFO2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2LVL9" style:display-name="WW_CharLFO2LVL9" style:family="text">
      <style:text-properties style:font-name="Wingdings" fo:font-family="Wingdings" style:font-family-generic="system" style:font-pitch="variable" style:font-charset="x-symbol"/>
    </style:style>
    <style:style style:name="WW_5f_CharLFO3LVL1" style:display-name="WW_CharLFO3LVL1" style:family="text">
      <style:text-properties style:font-name="Wingdings" fo:font-family="Wingdings" style:font-family-generic="system" style:font-pitch="variable" style:font-charset="x-symbol"/>
    </style:style>
    <style:style style:name="WW_5f_CharLFO3LVL2" style:display-name="WW_CharLFO3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3" style:display-name="WW_CharLFO3LVL3" style:family="text">
      <style:text-properties style:font-name="Wingdings" fo:font-family="Wingdings" style:font-family-generic="system" style:font-pitch="variable" style:font-charset="x-symbol"/>
    </style:style>
    <style:style style:name="WW_5f_CharLFO3LVL4" style:display-name="WW_CharLFO3LVL4" style:family="text">
      <style:text-properties style:font-name="Symbol" fo:font-family="Symbol" style:font-family-generic="roman" style:font-pitch="variable" style:font-charset="x-symbol"/>
    </style:style>
    <style:style style:name="WW_5f_CharLFO3LVL5" style:display-name="WW_CharLFO3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6" style:display-name="WW_CharLFO3LVL6" style:family="text">
      <style:text-properties style:font-name="Wingdings" fo:font-family="Wingdings" style:font-family-generic="system" style:font-pitch="variable" style:font-charset="x-symbol"/>
    </style:style>
    <style:style style:name="WW_5f_CharLFO3LVL7" style:display-name="WW_CharLFO3LVL7" style:family="text">
      <style:text-properties style:font-name="Symbol" fo:font-family="Symbol" style:font-family-generic="roman" style:font-pitch="variable" style:font-charset="x-symbol"/>
    </style:style>
    <style:style style:name="WW_5f_CharLFO3LVL8" style:display-name="WW_CharLFO3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3LVL9" style:display-name="WW_CharLFO3LVL9" style:family="text">
      <style:text-properties style:font-name="Wingdings" fo:font-family="Wingdings" style:font-family-generic="system" style:font-pitch="variable" style:font-charset="x-symbol"/>
    </style:style>
    <style:style style:name="WW_5f_CharLFO4LVL1" style:display-name="WW_CharLFO4LVL1" style:family="text">
      <style:text-properties style:font-name="Wingdings" fo:font-family="Wingdings" style:font-family-generic="system" style:font-pitch="variable" style:font-charset="x-symbol"/>
    </style:style>
    <style:style style:name="WW_5f_CharLFO4LVL2" style:display-name="WW_CharLFO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3" style:display-name="WW_CharLFO4LVL3" style:family="text">
      <style:text-properties style:font-name="Wingdings" fo:font-family="Wingdings" style:font-family-generic="system" style:font-pitch="variable" style:font-charset="x-symbol"/>
    </style:style>
    <style:style style:name="WW_5f_CharLFO4LVL4" style:display-name="WW_CharLFO4LVL4" style:family="text">
      <style:text-properties style:font-name="Symbol" fo:font-family="Symbol" style:font-family-generic="roman" style:font-pitch="variable" style:font-charset="x-symbol"/>
    </style:style>
    <style:style style:name="WW_5f_CharLFO4LVL5" style:display-name="WW_CharLFO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6" style:display-name="WW_CharLFO4LVL6" style:family="text">
      <style:text-properties style:font-name="Wingdings" fo:font-family="Wingdings" style:font-family-generic="system" style:font-pitch="variable" style:font-charset="x-symbol"/>
    </style:style>
    <style:style style:name="WW_5f_CharLFO4LVL7" style:display-name="WW_CharLFO4LVL7" style:family="text">
      <style:text-properties style:font-name="Symbol" fo:font-family="Symbol" style:font-family-generic="roman" style:font-pitch="variable" style:font-charset="x-symbol"/>
    </style:style>
    <style:style style:name="WW_5f_CharLFO4LVL8" style:display-name="WW_CharLFO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4LVL9" style:display-name="WW_CharLFO4LVL9" style:family="text">
      <style:text-properties style:font-name="Wingdings" fo:font-family="Wingdings" style:font-family-generic="system" style:font-pitch="variable" style:font-charset="x-symbol"/>
    </style:style>
    <style:style style:name="WW_5f_CharLFO5LVL1" style:display-name="WW_CharLFO5LVL1" style:family="text">
      <style:text-properties style:font-name="Wingdings" fo:font-family="Wingdings" style:font-family-generic="system" style:font-pitch="variable" style:font-charset="x-symbol"/>
    </style:style>
    <style:style style:name="WW_5f_CharLFO5LVL2" style:display-name="WW_CharLFO5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3" style:display-name="WW_CharLFO5LVL3" style:family="text">
      <style:text-properties style:font-name="Wingdings" fo:font-family="Wingdings" style:font-family-generic="system" style:font-pitch="variable" style:font-charset="x-symbol"/>
    </style:style>
    <style:style style:name="WW_5f_CharLFO5LVL4" style:display-name="WW_CharLFO5LVL4" style:family="text">
      <style:text-properties style:font-name="Symbol" fo:font-family="Symbol" style:font-family-generic="roman" style:font-pitch="variable" style:font-charset="x-symbol"/>
    </style:style>
    <style:style style:name="WW_5f_CharLFO5LVL5" style:display-name="WW_CharLFO5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6" style:display-name="WW_CharLFO5LVL6" style:family="text">
      <style:text-properties style:font-name="Wingdings" fo:font-family="Wingdings" style:font-family-generic="system" style:font-pitch="variable" style:font-charset="x-symbol"/>
    </style:style>
    <style:style style:name="WW_5f_CharLFO5LVL7" style:display-name="WW_CharLFO5LVL7" style:family="text">
      <style:text-properties style:font-name="Symbol" fo:font-family="Symbol" style:font-family-generic="roman" style:font-pitch="variable" style:font-charset="x-symbol"/>
    </style:style>
    <style:style style:name="WW_5f_CharLFO5LVL8" style:display-name="WW_CharLFO5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5LVL9" style:display-name="WW_CharLFO5LVL9" style:family="text">
      <style:text-properties style:font-name="Wingdings" fo:font-family="Wingdings" style:font-family-generic="system" style:font-pitch="variable" style:font-charset="x-symbol"/>
    </style:style>
    <style:style style:name="WW_5f_CharLFO6LVL1" style:display-name="WW_CharLFO6LVL1" style:family="text">
      <style:text-properties style:font-name="Wingdings" fo:font-family="Wingdings" style:font-family-generic="system" style:font-pitch="variable" style:font-charset="x-symbol"/>
    </style:style>
    <style:style style:name="WW_5f_CharLFO6LVL2" style:display-name="WW_CharLFO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3" style:display-name="WW_CharLFO6LVL3" style:family="text">
      <style:text-properties style:font-name="Wingdings" fo:font-family="Wingdings" style:font-family-generic="system" style:font-pitch="variable" style:font-charset="x-symbol"/>
    </style:style>
    <style:style style:name="WW_5f_CharLFO6LVL4" style:display-name="WW_CharLFO6LVL4" style:family="text">
      <style:text-properties style:font-name="Symbol" fo:font-family="Symbol" style:font-family-generic="roman" style:font-pitch="variable" style:font-charset="x-symbol"/>
    </style:style>
    <style:style style:name="WW_5f_CharLFO6LVL5" style:display-name="WW_CharLFO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6" style:display-name="WW_CharLFO6LVL6" style:family="text">
      <style:text-properties style:font-name="Wingdings" fo:font-family="Wingdings" style:font-family-generic="system" style:font-pitch="variable" style:font-charset="x-symbol"/>
    </style:style>
    <style:style style:name="WW_5f_CharLFO6LVL7" style:display-name="WW_CharLFO6LVL7" style:family="text">
      <style:text-properties style:font-name="Symbol" fo:font-family="Symbol" style:font-family-generic="roman" style:font-pitch="variable" style:font-charset="x-symbol"/>
    </style:style>
    <style:style style:name="WW_5f_CharLFO6LVL8" style:display-name="WW_CharLFO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6LVL9" style:display-name="WW_CharLFO6LVL9" style:family="text">
      <style:text-properties style:font-name="Wingdings" fo:font-family="Wingdings" style:font-family-generic="system" style:font-pitch="variable" style:font-charset="x-symbol"/>
    </style:style>
    <style:style style:name="WW_5f_CharLFO7LVL1" style:display-name="WW_CharLFO7LVL1" style:family="text">
      <style:text-properties style:font-name="Wingdings" fo:font-family="Wingdings" style:font-family-generic="system" style:font-pitch="variable" style:font-charset="x-symbol"/>
    </style:style>
    <style:style style:name="WW_5f_CharLFO7LVL2" style:display-name="WW_CharLFO7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3" style:display-name="WW_CharLFO7LVL3" style:family="text">
      <style:text-properties style:font-name="Wingdings" fo:font-family="Wingdings" style:font-family-generic="system" style:font-pitch="variable" style:font-charset="x-symbol"/>
    </style:style>
    <style:style style:name="WW_5f_CharLFO7LVL4" style:display-name="WW_CharLFO7LVL4" style:family="text">
      <style:text-properties style:font-name="Symbol" fo:font-family="Symbol" style:font-family-generic="roman" style:font-pitch="variable" style:font-charset="x-symbol"/>
    </style:style>
    <style:style style:name="WW_5f_CharLFO7LVL5" style:display-name="WW_CharLFO7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6" style:display-name="WW_CharLFO7LVL6" style:family="text">
      <style:text-properties style:font-name="Wingdings" fo:font-family="Wingdings" style:font-family-generic="system" style:font-pitch="variable" style:font-charset="x-symbol"/>
    </style:style>
    <style:style style:name="WW_5f_CharLFO7LVL7" style:display-name="WW_CharLFO7LVL7" style:family="text">
      <style:text-properties style:font-name="Symbol" fo:font-family="Symbol" style:font-family-generic="roman" style:font-pitch="variable" style:font-charset="x-symbol"/>
    </style:style>
    <style:style style:name="WW_5f_CharLFO7LVL8" style:display-name="WW_CharLFO7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7LVL9" style:display-name="WW_CharLFO7LVL9" style:family="text">
      <style:text-properties style:font-name="Wingdings" fo:font-family="Wingdings" style:font-family-generic="system" style:font-pitch="variable" style:font-charset="x-symbol"/>
    </style:style>
    <style:style style:name="WW_5f_CharLFO8LVL1" style:display-name="WW_CharLFO8LVL1" style:family="text">
      <style:text-properties style:font-name="Wingdings" fo:font-family="Wingdings" style:font-family-generic="system" style:font-pitch="variable" style:font-charset="x-symbol"/>
    </style:style>
    <style:style style:name="WW_5f_CharLFO8LVL2" style:display-name="WW_CharLFO8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3" style:display-name="WW_CharLFO8LVL3" style:family="text">
      <style:text-properties style:font-name="Wingdings" fo:font-family="Wingdings" style:font-family-generic="system" style:font-pitch="variable" style:font-charset="x-symbol"/>
    </style:style>
    <style:style style:name="WW_5f_CharLFO8LVL4" style:display-name="WW_CharLFO8LVL4" style:family="text">
      <style:text-properties style:font-name="Symbol" fo:font-family="Symbol" style:font-family-generic="roman" style:font-pitch="variable" style:font-charset="x-symbol"/>
    </style:style>
    <style:style style:name="WW_5f_CharLFO8LVL5" style:display-name="WW_CharLFO8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6" style:display-name="WW_CharLFO8LVL6" style:family="text">
      <style:text-properties style:font-name="Wingdings" fo:font-family="Wingdings" style:font-family-generic="system" style:font-pitch="variable" style:font-charset="x-symbol"/>
    </style:style>
    <style:style style:name="WW_5f_CharLFO8LVL7" style:display-name="WW_CharLFO8LVL7" style:family="text">
      <style:text-properties style:font-name="Symbol" fo:font-family="Symbol" style:font-family-generic="roman" style:font-pitch="variable" style:font-charset="x-symbol"/>
    </style:style>
    <style:style style:name="WW_5f_CharLFO8LVL8" style:display-name="WW_CharLFO8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8LVL9" style:display-name="WW_CharLFO8LVL9" style:family="text">
      <style:text-properties style:font-name="Wingdings" fo:font-family="Wingdings" style:font-family-generic="system" style:font-pitch="variable" style:font-charset="x-symbol"/>
    </style:style>
    <style:style style:name="WW_5f_CharLFO9LVL1" style:display-name="WW_CharLFO9LVL1" style:family="text">
      <style:text-properties style:font-name="Wingdings" fo:font-family="Wingdings" style:font-family-generic="system" style:font-pitch="variable" style:font-charset="x-symbol"/>
    </style:style>
    <style:style style:name="WW_5f_CharLFO9LVL2" style:display-name="WW_CharLFO9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3" style:display-name="WW_CharLFO9LVL3" style:family="text">
      <style:text-properties style:font-name="Wingdings" fo:font-family="Wingdings" style:font-family-generic="system" style:font-pitch="variable" style:font-charset="x-symbol"/>
    </style:style>
    <style:style style:name="WW_5f_CharLFO9LVL4" style:display-name="WW_CharLFO9LVL4" style:family="text">
      <style:text-properties style:font-name="Symbol" fo:font-family="Symbol" style:font-family-generic="roman" style:font-pitch="variable" style:font-charset="x-symbol"/>
    </style:style>
    <style:style style:name="WW_5f_CharLFO9LVL5" style:display-name="WW_CharLFO9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6" style:display-name="WW_CharLFO9LVL6" style:family="text">
      <style:text-properties style:font-name="Wingdings" fo:font-family="Wingdings" style:font-family-generic="system" style:font-pitch="variable" style:font-charset="x-symbol"/>
    </style:style>
    <style:style style:name="WW_5f_CharLFO9LVL7" style:display-name="WW_CharLFO9LVL7" style:family="text">
      <style:text-properties style:font-name="Symbol" fo:font-family="Symbol" style:font-family-generic="roman" style:font-pitch="variable" style:font-charset="x-symbol"/>
    </style:style>
    <style:style style:name="WW_5f_CharLFO9LVL8" style:display-name="WW_CharLFO9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9LVL9" style:display-name="WW_CharLFO9LVL9" style:family="text">
      <style:text-properties style:font-name="Wingdings" fo:font-family="Wingdings" style:font-family-generic="system" style:font-pitch="variable" style:font-charset="x-symbol"/>
    </style:style>
    <style:style style:name="WW_5f_CharLFO10LVL1" style:display-name="WW_CharLFO10LVL1" style:family="text">
      <style:text-properties style:font-name="Wingdings" fo:font-family="Wingdings" style:font-family-generic="system" style:font-pitch="variable" style:font-charset="x-symbol"/>
    </style:style>
    <style:style style:name="WW_5f_CharLFO10LVL2" style:display-name="WW_CharLFO10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3" style:display-name="WW_CharLFO10LVL3" style:family="text">
      <style:text-properties style:font-name="Wingdings" fo:font-family="Wingdings" style:font-family-generic="system" style:font-pitch="variable" style:font-charset="x-symbol"/>
    </style:style>
    <style:style style:name="WW_5f_CharLFO10LVL4" style:display-name="WW_CharLFO10LVL4" style:family="text">
      <style:text-properties style:font-name="Symbol" fo:font-family="Symbol" style:font-family-generic="roman" style:font-pitch="variable" style:font-charset="x-symbol"/>
    </style:style>
    <style:style style:name="WW_5f_CharLFO10LVL5" style:display-name="WW_CharLFO10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6" style:display-name="WW_CharLFO10LVL6" style:family="text">
      <style:text-properties style:font-name="Wingdings" fo:font-family="Wingdings" style:font-family-generic="system" style:font-pitch="variable" style:font-charset="x-symbol"/>
    </style:style>
    <style:style style:name="WW_5f_CharLFO10LVL7" style:display-name="WW_CharLFO10LVL7" style:family="text">
      <style:text-properties style:font-name="Symbol" fo:font-family="Symbol" style:font-family-generic="roman" style:font-pitch="variable" style:font-charset="x-symbol"/>
    </style:style>
    <style:style style:name="WW_5f_CharLFO10LVL8" style:display-name="WW_CharLFO10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0LVL9" style:display-name="WW_CharLFO10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499cm" fo:margin-bottom="2.499cm" fo:margin-left="2.499cm" fo:margin-right="2.499cm" style:writing-mode="lr-tb"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3.0.3$Windows_X86_64 LibreOffice_project/7074905676c47b82bbcfbea1aeefc84afe1c50e1</meta:generator>
    <dc:title/>
    <dc:description/>
    <dc:subject/>
    <meta:initial-creator>Općina Cerna</meta:initial-creator>
    <meta:creation-date>2024-10-16T06:36:00Z</meta:creation-date>
    <dc:date>2024-11-13T16:39:00.253000000</dc:date>
    <meta:editing-cycles>10</meta:editing-cycles>
    <meta:editing-duration>PT2H38M59S</meta:editing-duration>
    <meta:document-statistic meta:table-count="1" meta:image-count="2" meta:object-count="0" meta:page-count="4" meta:paragraph-count="97" meta:word-count="1314" meta:character-count="9782" meta:non-whitespace-character-count="8475"/>
    <meta:template xlink:type="simple" xlink:actuate="onRequest" xlink:title="" xlink:href="Normal"/>
  </office:meta>
</office:document-meta>
</file>