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style:line-height-at-least="0.1666in"/>
      <style:text-properties fo:hyphenate="true"/>
    </style:style>
    <style:style style:name="P2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3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4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5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6" style:parent-style-name="Bezproreda" style:family="paragraph">
      <style:text-properties style:font-name="Times New Roman" fo:font-size="12pt" style:font-size-asian="12pt" style:font-size-complex="12pt"/>
    </style:style>
    <style:style style:name="P7" style:parent-style-name="Bezproreda" style:family="paragraph">
      <style:text-properties style:font-name="Times New Roman" fo:font-size="12pt" style:font-size-asian="12pt" style:font-size-complex="12pt"/>
    </style:style>
    <style:style style:name="P8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0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1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2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3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4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5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6" style:parent-style-name="Bezproreda" style:family="paragraph">
      <style:paragraph-properties fo:text-align="justify"/>
      <style:text-properties style:font-name="Calibri Light" style:font-name-complex="Calibri Light" fo:font-size="12pt" style:font-size-asian="12pt" style:font-size-complex="12pt"/>
    </style:style>
    <style:style style:name="P17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18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19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20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21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22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24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25" style:parent-style-name="Bezproreda" style:family="paragraph">
      <style:text-properties style:font-name="Calibri Light" style:font-name-complex="Calibri Light" fo:font-size="12pt" style:font-size-asian="12pt" style:font-size-complex="12pt"/>
    </style:style>
    <style:style style:name="P26" style:parent-style-name="Bezproreda" style:family="paragraph">
      <style:text-properties style:font-name="Calibri Light" style:font-name-complex="Calibri Light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>Poštovani mještani,</text:p>
      <text:p text:style-name="P7"/>
      <text:p text:style-name="P8">ulica Miroslava Tišljara u Cerni dobila je novo ruho, završena je realizacija projekta „Sanacija dijela ceste u ulici Miroslava Tišljara u Cerni“ te je ista puštena u promet.</text:p>
      <text:p text:style-name="P9">Sanacijom je obuhvaćena izrada asfaltnih površina na dijelu na kojem se nalazio makadam u ukupnoj dužini od 269 metara.<text:s/></text:p>
      <text:p text:style-name="P10">Ukupna vrijednost samog projekta iznosi 78.115,92 eura, a isti je sufinanciram od strane Ministarstvo prostornog uređena, graditeljstva i državne imovine u ukupnom iznosu od 33.400,00 eura.<text:s/></text:p>
      <text:p text:style-name="P11">Cilj projekta je poboljšanje kvalitete života stanovnicima cijele naše Općine, a tako i stanovnicima <text:s/>ulice M. Tišljara.</text:p>
      <text:p text:style-name="P12">Realizacijom ovog projekta doprinosi se razvoju komunalnog gospodarstva i unapređenja komunalnog standarda u Općini Cerna.</text:p>
      <text:p text:style-name="P13"/>
      <text:p text:style-name="P14"/>
      <text:p text:style-name="P15">S poštovanjem.</text:p>
      <text:p text:style-name="P16"/>
      <text:p text:style-name="P17"/>
      <text:p text:style-name="P18"/>
      <text:p text:style-name="P19">OPĆINSKI NAČELNIK</text:p>
      <text:p text:style-name="P20"/>
      <text:p text:style-name="P21">Josip Štorek</text:p>
      <text:p text:style-name="P22"/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hr" style:country-asian="HR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anja Uremović</meta:initial-creator>
    <dc:creator>Sanja Uremović</dc:creator>
    <meta:creation-date>2024-01-25T11:26:00Z</meta:creation-date>
    <dc:date>2024-01-25T12:30:00Z</dc:date>
    <meta:template xlink:href="Normal" xlink:type="simple"/>
    <meta:editing-cycles>3</meta:editing-cycles>
    <meta:editing-duration>PT420S</meta:editing-duration>
    <meta:document-statistic meta:page-count="1" meta:paragraph-count="1" meta:word-count="121" meta:character-count="813" meta:row-count="5" meta:non-whitespace-character-count="693"/>
  </office:meta>
</office:document-meta>
</file>